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family-generic="system" style:font-charset="x-symbol"/>
    <style:font-face style:name="Wingdings" svg:font-family="Wingdings" style:font-family-generic="system" style:font-pitch="variable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5pt" style:font-size-asian="15pt" style:font-name-complex="Calibri" style:font-size-complex="15pt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0pt" style:font-size-asian="10pt" style:font-name-complex="Calibri"/>
    </style:style>
    <style:style style:name="P3" style:family="paragraph" style:parent-style-name="Standard">
      <style:paragraph-properties fo:line-height="115%" fo:text-align="justify" style:justify-single-word="false"/>
      <style:text-properties style:font-name="Calibri" style:font-name-complex="Calibri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cc0066" loext:opacity="100%" style:font-name="Calibri" fo:font-size="15pt" fo:font-weight="bold" style:font-size-asian="15pt" style:font-weight-asian="bold" style:font-name-complex="Calibri" style:font-size-complex="15pt"/>
    </style:style>
    <style:style style:name="P6" style:family="paragraph" style:parent-style-name="Standard">
      <style:text-properties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line-height="115%" fo:text-align="justify" style:justify-single-word="false"/>
    </style:style>
    <style:style style:name="P8" style:family="paragraph" style:parent-style-name="Standard">
      <style:paragraph-properties fo:margin-top="0.101cm" fo:margin-bottom="0.101cm" style:contextual-spacing="false" fo:line-height="115%"/>
      <style:text-properties style:font-name="Calibri" style:font-name-complex="Calibri"/>
    </style:style>
    <style:style style:name="P9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font-name="Calibri" style:font-name-complex="Calibri"/>
    </style:style>
    <style:style style:name="P10" style:family="paragraph" style:parent-style-name="Text_20_body">
      <style:paragraph-properties fo:line-height="115%"/>
      <style:text-properties style:font-name="Calibri" style:font-name-complex="Calibri"/>
    </style:style>
    <style:style style:name="P11" style:family="paragraph" style:parent-style-name="Standard">
      <style:paragraph-properties fo:line-height="115%" fo:keep-with-next="always"/>
      <style:text-properties style:font-name="Calibri" style:font-name-complex="Calibri"/>
    </style:style>
    <style:style style:name="P12" style:family="paragraph" style:parent-style-name="Treść_20_tekstu_20_-_20_załącznik">
      <style:paragraph-properties fo:line-height="115%"/>
    </style:style>
    <style:style style:name="P13" style:family="paragraph" style:parent-style-name="Standard">
      <style:paragraph-properties fo:margin-top="0cm" fo:margin-bottom="0.31cm" style:contextual-spacing="false" fo:line-height="115%" fo:text-align="justify" style:justify-single-word="false"/>
    </style:style>
    <style:style style:name="P14" style:family="paragraph" style:parent-style-name="Forumlarz_20_-_20_puste_20_pole">
      <style:paragraph-properties fo:text-align="end" style:justify-single-word="false"/>
      <style:text-properties style:font-name="Calibri" style:font-name-complex="Calibri"/>
    </style:style>
    <style:style style:name="P15" style:family="paragraph" style:parent-style-name="Formularz_20_-_20_podpis_20_pola">
      <style:paragraph-properties fo:text-align="end" style:justify-single-word="false"/>
      <style:text-properties style:font-name="Calibri" fo:font-size="12pt" style:font-size-asian="12pt" style:font-name-complex="Calibri" style:font-size-complex="12pt"/>
    </style:style>
    <style:style style:name="P16" style:family="paragraph" style:parent-style-name="Heading_20_1">
      <style:paragraph-properties fo:text-align="center" style:justify-single-word="false"/>
      <style:text-properties style:font-name="Calibri" fo:font-size="15pt" style:font-size-asian="15pt" style:font-name-complex="Calibri" style:font-size-complex="15pt"/>
    </style:style>
    <style:style style:name="P17" style:family="paragraph" style:parent-style-name="Heading_20_3">
      <style:paragraph-properties fo:margin-top="0.101cm" fo:margin-bottom="0.101cm" style:contextual-spacing="false" fo:line-height="115%"/>
      <style:text-properties style:font-name="Calibri" fo:font-size="12pt" style:font-size-asian="12pt" style:font-name-complex="Calibri"/>
    </style:style>
    <style:style style:name="P18" style:family="paragraph" style:parent-style-name="Heading_20_3">
      <style:paragraph-properties fo:margin-top="0.101cm" fo:margin-bottom="0.101cm" style:contextual-spacing="false" fo:line-height="115%" fo:text-align="start" style:justify-single-word="false"/>
      <style:text-properties style:font-name="Calibri" fo:font-size="12pt" style:font-size-asian="12pt" style:font-name-complex="Calibri"/>
    </style:style>
    <style:style style:name="P19" style:family="paragraph" style:parent-style-name="Standard" style:master-page-name="MP0">
      <style:paragraph-properties style:page-number="auto" fo:break-before="page"/>
      <style:text-properties fo:font-weight="bold" style:font-weight-asian="bold" style:font-weight-complex="bold"/>
    </style:style>
    <style:style style:name="P20" style:family="paragraph" style:parent-style-name="Standard" style:list-style-name="L1"/>
    <style:style style:name="P21" style:family="paragraph" style:parent-style-name="Standard" style:list-style-name="L2"/>
    <style:style style:name="P22" style:family="paragraph" style:parent-style-name="Standard">
      <style:text-properties officeooo:paragraph-rsid="000173c4"/>
    </style:style>
    <style:style style:name="T1" style:family="text">
      <style:text-properties fo:color="#000000" loext:opacity="100%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T2" style:family="text">
      <style:text-properties fo:color="#000000" loext:opacity="100%" fo:font-size="14pt" fo:font-weight="bold" style:font-size-asian="14pt" style:font-weight-asian="bold" style:font-size-complex="14pt"/>
    </style:style>
    <style:style style:name="T3" style:family="text">
      <style:text-properties fo:color="#000000" loext:opacity="100%" fo:font-size="14pt" style:font-size-asian="14pt" style:font-size-complex="14pt"/>
    </style:style>
    <style:style style:name="T4" style:family="text">
      <style:text-properties fo:color="#000000" loext:opacity="100%" fo:font-size="11pt" style:font-size-asian="11pt" style:font-size-complex="11pt"/>
    </style:style>
    <style:style style:name="T5" style:family="text">
      <style:text-properties fo:color="#000080" loext:opacity="100%" fo:font-size="11pt" style:font-size-asian="11pt" style:font-size-complex="11pt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officeooo:rsid="000173c4" style:font-weight-asian="bold"/>
    </style:style>
    <style:style style:name="T8" style:family="text">
      <style:text-properties fo:font-size="15pt" style:font-size-asian="15pt" style:font-size-complex="15pt"/>
    </style:style>
    <style:style style:name="T9" style:family="text">
      <style:text-properties style:font-name="Calibri" fo:font-weight="bold" style:font-weight-asian="bold" style:font-name-complex="Calibri" style:font-weight-complex="bold"/>
    </style:style>
    <style:style style:name="T10" style:family="text">
      <style:text-properties style:font-name="Calibri" style:font-name-complex="Calibri"/>
    </style:style>
    <style:style style:name="T11" style:family="text">
      <style:text-properties style:font-name="Calibri" fo:font-style="italic" style:font-style-asian="italic" style:font-name-complex="Calibri"/>
    </style:style>
    <style:style style:name="T12" style:family="text">
      <style:text-properties fo:color="#cc0066" loext:opacity="100%" style:font-name="Calibri" fo:font-size="15pt" style:font-size-asian="15pt" style:font-name-complex="Calibri" style:font-size-complex="15pt"/>
    </style:style>
    <style:style style:name="T13" style:family="text">
      <style:text-properties officeooo:rsid="000173c4"/>
    </style:style>
    <text:list-style style:name="L1">
      <text:list-level-style-bullet text:level="1" text:style-name="WW_5f_CharLFO1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1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Regulamin Konkursu „Wielkanocna Pisanka” edycja 202<text:span text:style-name="T13">5</text:span></text:p>
      <text:p text:style-name="Standard"/>
      <text:p text:style-name="Standard">§1</text:p>
      <text:p text:style-name="Standard"/>
      <text:p text:style-name="Standard">Organizator:</text:p>
      <text:p text:style-name="Standard">Miejska Biblioteka Publiczna z Oddziałem Dziecięcym w Czarnkowie</text:p>
      <text:p text:style-name="Standard">ul. Wroniecka 32, 64-700 Czarnków</text:p>
      <text:p text:style-name="Standard"/>
      <text:p text:style-name="Standard">§2</text:p>
      <text:p text:style-name="Standard"/>
      <text:p text:style-name="Standard">Przedmiotem konkursu jest wykonanie wielkanocnej pisanki techniką dowolną. Ozdoba może być tradycyjna, jak również nowatorska. Wszystkie zgłoszone ozdoby wykonane zgodnie z regulaminem będą prezentowane w siedzibie MBP w Czarnkowie.</text:p>
      <text:p text:style-name="Standard"/>
      <text:p text:style-name="Standard">§3</text:p>
      <text:p text:style-name="Standard"/>
      <text:p text:style-name="Standard">Celem konkursu jest:</text:p>
      <text:p text:style-name="Standard"/>
      <text:list xml:id="list1074643765" text:style-name="L1">
        <text:list-item>
          <text:p text:style-name="P20">Rozszerzenie samodzielności dzieci oraz wyobraźni, zdolności manualnych dzieci <text:s text:c="28"/>i młodzieży, pobudzanie aktywności twórczej</text:p>
        </text:list-item>
        <text:list-item>
          <text:p text:style-name="P20">Zapoznanie z wielkanocnymi zwyczajami i obyczajami, powrót do wykonywania własnoręcznych pisanek</text:p>
        </text:list-item>
        <text:list-item>
          <text:p text:style-name="P20">Popularyzacja pracy Miejskiej Biblioteki Publicznej w Czarnkowie</text:p>
        </text:list-item>
        <text:list-item>
          <text:p text:style-name="P20">rozwijanie wrażliwości estetycznej, alternatywnych form spędzania wolnego czasu.</text:p>
        </text:list-item>
      </text:list>
      <text:p text:style-name="Standard"/>
      <text:p text:style-name="Standard">§4</text:p>
      <text:p text:style-name="Standard"/>
      <text:p text:style-name="Standard">Konkurs adresowany jest do dzieci i młodzieży z terenu miasta Czarnków, gminy Czarnków oraz</text:p>
      <text:p text:style-name="Standard">powiatu czarnkowsko- trzcianeckiego.</text:p>
      <text:p text:style-name="Standard"/>
      <text:p text:style-name="Standard"><text:span text:style-name="Domyślna_20_czcionka_20_akapitu"><text:span text:style-name="T1">Uczestnicy konkursu:</text:span></text:span><text:span text:style-name="Domyślna_20_czcionka_20_akapitu"><text:span text:style-name="T2"> </text:span></text:span><text:span text:style-name="Domyślna_20_czcionka_20_akapitu"><text:span text:style-name="T3"><text:s text:c="16"/></text:span></text:span></text:p>
      <text:p text:style-name="Standard"><text:span text:style-name="Domyślna_20_czcionka_20_akapitu"><text:span text:style-name="T3"><text:s text:c="78"/></text:span></text:span></text:p>
      <text:list xml:id="list305504926" text:style-name="L2">
        <text:list-item>
          <text:p text:style-name="P21"><text:span text:style-name="Domyślna_20_czcionka_20_akapitu"><text:span text:style-name="T4">I grupa – dzieci z Przedszkola <text:s text:c="78"/></text:span></text:span></text:p>
        </text:list-item>
        <text:list-item>
          <text:p text:style-name="P21"><text:span text:style-name="Domyślna_20_czcionka_20_akapitu"><text:span text:style-name="T4">II grupa – dzieci klas 1 - 3 ze Szkoły Podstawowej <text:s text:c="56"/></text:span></text:span></text:p>
        </text:list-item>
        <text:list-item>
          <text:p text:style-name="P21"><text:span text:style-name="Domyślna_20_czcionka_20_akapitu"><text:span text:style-name="T4">III grupa – dzieci klas 4 – 8 ze Szkoły Podstawowej <text:s/></text:span></text:span><text:span text:style-name="Domyślna_20_czcionka_20_akapitu"><text:span text:style-name="T5"><text:s/></text:span></text:span></text:p>
        </text:list-item>
      </text:list>
      <text:p text:style-name="Standard"/>
      <text:p text:style-name="Standard">§5</text:p>
      <text:p text:style-name="Standard"/>
      <text:p text:style-name="Standard">1. Każda praca powinna być zaopatrzona w dane personalne autora z możliwością ich odczepienia na potrzeby wykonania zdjęcia.</text:p>
      <text:p text:style-name="Standard">2. Uczestnik może zgłosić do konkursu jedną samodzielnie wykonaną pracę, prace po złożeniu w siedzibie organizatora nie podlegają wymianie.</text:p>
      <text:p text:style-name="Standard">3. Prace niezgodne z regulaminem, niepodpisane lub odbiegające od tematu konkursu, nie biorą udziału w konkursie.</text:p>
      <text:p text:style-name="Standard"/>
      <text:p text:style-name="Standard">§6</text:p>
      <text:p text:style-name="Standard"/>
      <text:p text:style-name="Standard">1. Za formalne zgłoszenie w konkursie uważa się złożenie pracy wraz z Kartą zgłoszenia (Załącznik nr 1) oraz Zgodą na przetwarzanie danych osobowych (Załącznik nr 2) w terminie określonym w regulaminie.</text:p>
      <text:p text:style-name="Standard">2. Prace będą przyjmowane w terminie <text:span text:style-name="Domyślna_20_czcionka_20_akapitu"><text:span text:style-name="T6">do </text:span></text:span><text:span text:style-name="Domyślna_20_czcionka_20_akapitu"><text:span text:style-name="T7">02</text:span></text:span><text:span text:style-name="Domyślna_20_czcionka_20_akapitu"><text:span text:style-name="T6">.0</text:span></text:span><text:span text:style-name="Domyślna_20_czcionka_20_akapitu"><text:span text:style-name="T7">4</text:span></text:span><text:span text:style-name="Domyślna_20_czcionka_20_akapitu"><text:span text:style-name="T6">.202</text:span></text:span><text:span text:style-name="Domyślna_20_czcionka_20_akapitu"><text:span text:style-name="T7">5 </text:span></text:span><text:span text:style-name="Domyślna_20_czcionka_20_akapitu"><text:span text:style-name="T6">r</text:span></text:span>. włącznie</text:p>
      <text:p text:style-name="Standard">3. Prace należy składać indywidualnie lub za pośrednictwem osób trzecich w siedzibie <text:soft-page-break/>Organizatora- MBP z Oddziałem Dziecięcym, ul. Wroniecka 32, 64-700 Czarnków.</text:p>
      <text:p text:style-name="Standard">4. Ozdoby muszą być zapakowane w taki sposób, by nie uległy zniszczeniu.</text:p>
      <text:p text:style-name="Standard">5. Udział w konkursie jest jednoznaczny z nieodpłatnym udzieleniem prawa do bezterminowego wykorzystywania prac przez Organizatora.</text:p>
      <text:p text:style-name="Standard">6. Organizator nie zwraca dostarczonych prac konkursowych.</text:p>
      <text:p text:style-name="Standard"/>
      <text:p text:style-name="Standard">§7</text:p>
      <text:p text:style-name="Standard"/>
      <text:p text:style-name="Standard">1. Zgłoszone prace zostaną ocenione przez komisję konkursową powołaną</text:p>
      <text:p text:style-name="Standard">przez Organizatora.</text:p>
      <text:p text:style-name="Standard">2. Komisja konkursowa przy ocenie prac dla wszystkich kategorii będzie brała</text:p>
      <text:p text:style-name="Standard">pod uwagę:</text:p>
      <text:p text:style-name="Standard">• pomysł i inwencję twórczą,</text:p>
      <text:p text:style-name="Standard">• walory artystyczne i estetyczne,</text:p>
      <text:p text:style-name="Standard">• samodzielność dostosowaną do wieku,</text:p>
      <text:p text:style-name="Standard">• wkład pracy, pracochłonność i staranność.</text:p>
      <text:p text:style-name="Standard">3. Zwycięzcy konkursu otrzymają nagrody za zajęcie I, II i III miejsca.</text:p>
      <text:p text:style-name="Standard"/>
      <text:p text:style-name="Standard">§8</text:p>
      <text:p text:style-name="Standard"/>
      <text:p text:style-name="Standard">1. O terminie wręczenia nagród laureaci konkursu zostaną zawiadomieni</text:p>
      <text:p text:style-name="Standard">telefonicznie. Organizator nie wysyła nagród pocztą.</text:p>
      <text:p text:style-name="Standard">2. Najlepsze prace zostaną opublikowane na profilu Facebook Organizatora</text:p>
      <text:p text:style-name="Standard">oraz na stronie internetowej www.mbp.czarnkow.pl</text:p>
      <text:p text:style-name="P22">3. Wręczenie nagród nastąpi podczas festynu „Zwyczaje, obyczaje i tradycje Wielkanocne” <text:span text:style-name="T13">09</text:span>.0<text:span text:style-name="T13">4</text:span>.202<text:span text:style-name="T13">5</text:span> r. <text:span text:style-name="T13">o godz. 11.00</text:span> <text:span text:style-name="T13">na Placu Wolności w Czarnkowie. </text:span></text:p>
      <text:p text:style-name="Standard"/>
      <text:p text:style-name="Standard">§9</text:p>
      <text:p text:style-name="Standard"/>
      <text:p text:style-name="Standard">1. Regulamin konkursu dostępny jest na profilu Facebook Organizatora oraz na</text:p>
      <text:p text:style-name="Standard">stronie internetowej www.mbp.czarnkow.pl</text:p>
      <text:p text:style-name="Standard">2. Organizator zastrzega sobie prawo do ostatecznej interpretacji regulaminu</text:p>
      <text:p text:style-name="Standard">konkursu.</text:p>
      <text:p text:style-name="Standard"/>
      <text:p text:style-name="Standard">§10</text:p>
      <text:p text:style-name="Standard"/>
      <text:p text:style-name="Standard">1. Administratorem danych osobowych udostępnionych przez uczestników konkursu jest MBP w</text:p>
      <text:p text:style-name="Standard">Czarnkowie. Dane osobowe przetwarzane będą w celu komunikacji z uczestnikami konkursu oraz w celu przekazania nagrody zwycięzcom oraz ogłoszenia wyników konkursu. Dane osobowe mogą być również przetwarzane na podstawie i w zakresie wynikającym z obowiązujących przepisów prawa.</text:p>
      <text:p text:style-name="Standard">2. Przekazanie przez uczestników danych osobowych organizatorowi ma charakter dobrowolny.</text:p>
      <text:p text:style-name="Standard">Uczestnikom przysługuje prawo wglądu do swoich danych oraz możliwość ich poprawiania,</text:p>
      <text:p text:style-name="Standard">3. Uczestnik konkursu wyraża zgodę na publikowanie pracy oraz wizerunku w materiałach promocyjnych związanych z konkursem, prezentacjach pokonkursowych, na stronach internetowych, profilach na portalach społecznościowych oraz w innych formach utrwaleń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Załącznik</text:p>
      <text:p text:style-name="Standard"/>
      <text:h text:style-name="P16" text:outline-level="1">Karta zgłoszenia</text:h>
      <text:p text:style-name="P1"/>
      <text:p text:style-name="P4"><text:span text:style-name="Strong_20_Emphasis"><text:span text:style-name="T8">Wielkanocna Pisanka</text:span></text:span></text:p>
      <text:p text:style-name="P5">konkurs plastyczny</text:p>
      <text:p text:style-name="P2"/>
      <text:p text:style-name="P2">(proszę wypełnić drukowanymi literami)</text:p>
      <text:p text:style-name="P3"/>
      <text:p text:style-name="P3"/>
      <text:h text:style-name="P18" text:outline-level="3">IMIĘ I NAZWISKO…………………………..…………………………………………………………………………………………………<text:line-break/>ADRES ZAMIESZKANIA………………………………………………………………………………………………………………………</text:h>
      <text:h text:style-name="P17" text:outline-level="3">MIEJSCOWOŚĆ.................................................................................................................................…...<text:line-break/>KOD POCZTOWY……………………………………………………………………………………………………………………………….</text:h>
      <text:p text:style-name="P9">GMINA...................................................................................................................................................</text:p>
      <text:p text:style-name="P8">KLASA/ NAZWA PRZEDSZKOLA/SZKOŁY (w przypadku uczniów)………………………………………………………..</text:p>
      <text:p text:style-name="P8">………………………………………………………………………………………………………………………………………………………...</text:p>
      <text:p text:style-name="P9">WIEK………………………………………………………………………………………………………………………………………………..</text:p>
      <text:p text:style-name="P8">NUMER TELEFONU……………………………………………………………………………………………………………………………</text:p>
      <text:p text:style-name="P10"><text:s text:c="26"/></text:p>
      <text:p text:style-name="P10">.....................................<text:tab/><text:tab/><text:tab/><text:tab/><text:tab/> <text:s text:c="10"/>………………………………………….</text:p>
      <text:p text:style-name="P11"><text:s/>miejscowość, data<text:tab/><text:tab/><text:tab/><text:tab/><text:tab/> <text:s text:c="34"/>podpis rodzica/ opiekuna <text:s/></text:p>
      <text:p text:style-name="P6"/>
      <text:p text:style-name="P6"/>
      <text:p text:style-name="P4"><text:span text:style-name="Domyślna_20_czcionka_20_akapitu"><text:span text:style-name="T9">Zgoda na przetwarzanie danych osobowych uczestnika/nauczyciela - opiekuna <text:line-break/> Konkursu Plastycznego </text:span></text:span><text:span text:style-name="Domyślna_20_czcionka_20_akapitu"><text:span text:style-name="T10"><text:line-break/>pod hasłem „</text:span></text:span><text:span text:style-name="Domyślna_20_czcionka_20_akapitu"><text:span text:style-name="T12">Wielkanocna Pisanka</text:span></text:span><text:span text:style-name="Domyślna_20_czcionka_20_akapitu"><text:span text:style-name="T10">”</text:span></text:span></text:p>
      <text:p text:style-name="P7"/>
      <text:p text:style-name="P12"><text:span text:style-name="Domyślna_20_czcionka_20_akapitu"><text:span text:style-name="T10">* Wyrażam zgodę na przetwarzanie danych osobowych mojego dziecka/moich danych osobowych ……………………………………………………………………………………........................................ </text:span></text:span><text:span text:style-name="Domyślna_20_czcionka_20_akapitu"><text:span text:style-name="T11">(imię i nazwisko) </text:span></text:span><text:span text:style-name="Domyślna_20_czcionka_20_akapitu"><text:span text:style-name="T10">przez Miejską Bibliotekę Publiczną z Oddziałem Dziecięcym w Czarnkowie.</text:span></text:span></text:p>
      <text:p text:style-name="P13">* Wyrażam zgodę na wykorzystanie mojego wizerunku/wizerunku mojego dziecka, w przypadku wyłonienia jako laureata bądź w przypadku otrzymania wyróżnienia w konkursie.</text:p>
      <text:p text:style-name="P13">Niniejsza zgoda dotyczy w szczególności wykorzystania wizerunku poprzez zamieszczenie fotografii, danych osobowych w zakresie imienia, nazwiska oraz miejsca nauki uczestnika konkursu w <text:s/>publikacji na stronie internetowej Organizatora oraz w innych lokalnych mediach.</text:p>
      <text:p text:style-name="P14">………………….………………………………………………….</text:p>
      <text:p text:style-name="P15">Data i podpis rodzica/opiekuna</text:p>
      <text:p text:style-name="Standard"/>
      <text:p text:style-name="Standard"><text:soft-page-break/>* Zgoda wymagana do udziału w konkursi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family-generic="system" style:font-charset="x-symbol"/>
    <style:font-face style:name="Wingdings" svg:font-family="Wingdings" style:font-family-generic="system" style:font-pitch="variable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style:font-name="Times New Roman" fo:font-family="'Times New Roman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size-complex="24pt" style:font-weight-complex="bold" fo:hyphenate="false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reść_20_tekstu_20_-_20_załącznik" style:display-name="Treść tekstu - załącznik" style:family="paragraph" style:parent-style-name="Text_20_body">
      <style:paragraph-properties fo:margin-top="0cm" fo:margin-bottom="0.31cm" style:contextual-spacing="false" fo:text-align="justify" style:justify-single-word="false" fo:hyphenation-ladder-count="no-limit"/>
      <style:text-properties style:language-asian="hi" style:country-asian="IN" style:font-name-complex="Times New Roman" style:font-family-complex="'Times New Roman'" style:font-family-generic-complex="roman" style:font-pitch-complex="variable" fo:hyphenate="false" loext:hyphenation-no-caps="false"/>
    </style:style>
    <style:style style:name="Forumlarz_20_-_20_puste_20_pole" style:display-name="Forumlarz - puste pole" style:family="paragraph" style:parent-style-name="Standard" style:next-style-name="Formularz_20_-_20_podpis_20_pola">
      <style:paragraph-properties fo:margin-top="0.3cm" fo:margin-bottom="0cm" style:contextual-spacing="false" fo:text-align="justify" style:justify-single-word="false" fo:hyphenation-ladder-count="no-limit"/>
      <style:text-properties style:language-asian="hi" style:country-asian="IN" style:font-name-complex="Times New Roman" style:font-family-complex="'Times New Roman'" style:font-family-generic-complex="roman" style:font-pitch-complex="variable" fo:hyphenate="false" loext:hyphenation-no-caps="false"/>
    </style:style>
    <style:style style:name="Formularz_20_-_20_podpis_20_pola" style:display-name="Formularz - podpis pola" style:family="paragraph" style:parent-style-name="Standard" style:next-style-name="Standard">
      <style:paragraph-properties fo:text-align="justify" style:justify-single-word="false" fo:hyphenation-ladder-count="no-limit"/>
      <style:text-properties fo:font-size="9pt" fo:font-style="italic" style:font-size-asian="9pt" style:language-asian="hi" style:country-asian="IN" style:font-style-asian="italic" style:font-name-complex="Times New Roman" style:font-family-complex="'Times New Roman'" style:font-family-generic-complex="roman" style:font-pitch-complex="variable" style:font-size-complex="9pt" style:font-style-complex="italic" fo:hyphenate="false" loext:hyphenation-no-caps="false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size-asian="9pt" style:font-size-complex="8pt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Biuro </meta:initial-creator>
    <meta:creation-date>2024-02-22T08:49:00Z</meta:creation-date>
    <dc:date>2025-03-05T10:11:50.224000000</dc:date>
    <meta:print-date>2024-02-26T10:32:00Z</meta:print-date>
    <meta:editing-cycles>5</meta:editing-cycles>
    <meta:editing-duration>PT52M13S</meta:editing-duration>
    <meta:document-statistic meta:table-count="0" meta:image-count="0" meta:object-count="0" meta:page-count="4" meta:paragraph-count="81" meta:word-count="672" meta:character-count="6106" meta:non-whitespace-character-count="5166"/>
    <meta:template xlink:type="simple" xlink:actuate="onRequest" xlink:title="" xlink:href="Normal"/>
  </office:meta>
</office:document-meta>
</file>